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60c7b9bbc201a3f3e98a1c700b8fb3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" text:anchor-type="paragraph" draw:z-index="0" svg:width="5.2916666666667cm" svg:height="0.84666666666667cm"><draw:image xlink:href="Pictures/60c7b9bbc201a3f3e98a1c700b8fb336.png" xlink:type="simple" xlink:show="embed" xlink:actuate="onLoad"/></draw:frame></text:p>
      <text:h text:style-name="Heading_20_1" text:outline-level="1"><text:bookmark-start text:name="cortext_-_dokuwiki_collaborative_site_-_welcome"/>CorText - DokuWiki Collaborative site - Welcome<text:bookmark-end text:name="cortext_-_dokuwiki_collaborative_site_-_welcome"/></text:h>
      <text:p text:style-name="Text_20_body">Welcome on CorText team collaborative DokuWiki website.</text:p>
      <text:p text:style-name="Text_20_body">You need an account to access the content.</text:p>
      <text:p text:style-name="Text_20_body">Once authenticated, you will find here:</text:p>
      <text:list text:style-name="List_20_1">
        <text:list-item>
          <text:p text:style-name="Text_20_body"> A <text:a xlink:type="simple" xlink:href="https://wiki.cortext.net/kb:kb">Knowledge Base</text:a> including generic computer science information as well as exploitation information</text:p>
        </text:list-item>
      </text:list>
      <text:list text:style-name="List_20_1">
        <text:list-item>
          <text:p text:style-name="Text_20_body"> Projects documents : <text:a xlink:type="simple" xlink:href="https://wiki.cortext.net/projects:research:accueil">Research projects</text:a> and <text:a xlink:type="simple" xlink:href="https://wiki.cortext.net/projects:it:it">IT projects</text:a>.</text:p>
        </text:list-item>
        <text:list-item>
          <text:p text:style-name="Text_20_body"> Internal organisation : <text:a xlink:type="simple" xlink:href="https://wiki.cortext.net/management:accueil"> Management</text:a></text:p>
        </text:list-item>
      </text:list>
      <text:list text:style-name="List_20_1">
        <text:list-item>
          <text:p text:style-name="Text_20_body"> <text:a xlink:type="simple" xlink:href="https://wiki.cortext.net/users:hr">Human resources list</text:a> and <text:a xlink:type="simple" xlink:href="https://wiki.cortext.net/users:home:homepages">Personal home pages</text:a>.</text:p>
        </text:list-item>
      </text:list>
      <text:list text:style-name="List_20_1">
        <text:list-item>
          <text:p text:style-name="Text_20_body"> Old documentation is still available in the <text:a xlink:type="simple" xlink:href="https://wiki.cortext.net/archives:archives">Archives</text:a> section.</text:p>
        </text:list-item>
      </text:list>
      <text:p text:style-name="Text_20_body">You will <text:span text:style-name="Strong_20_Emphasis">not find</text:span> :</text:p>
      <text:list text:style-name="List_20_1">
        <text:list-item>
          <text:p text:style-name="Text_20_body"> Technical documentation and code. This is available on our <text:a xlink:type="simple" xlink:href="https://github.com/organizations/cortext">GitHub</text:a></text:p>
        </text:list-item>
        <text:list-item>
          <text:p text:style-name="Text_20_body"> Direct access to our solutions. Please visit <text:a xlink:type="simple" xlink:href="http://manager.cortext.net">CorTexT Manager</text:a></text:p>
        </text:list-item>
        <text:list-item>
          <text:p text:style-name="Text_20_body"> Tools and Solution documentation. Please visit <text:a xlink:type="simple" xlink:href="http://manager.cortext.net">Cortext Manager</text:a> and <text:a xlink:type="simple" xlink:href="http://docs.cortext.net">http://docs.cortext.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